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Grande" svg:font-family="'Lucida Grande', Verdana, Arial, Helvetica, sans-serif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orphans="2" fo:widows="2" fo:text-indent="0cm" style:auto-text-indent="false"/>
    </style:style>
    <style:style style:name="T1" style:family="text">
      <style:text-properties fo:font-variant="normal" fo:text-transform="none" fo:color="#333333" loext:opacity="100%" style:font-name="Lucida Grande" fo:font-size="8.25pt" fo:letter-spacing="normal" fo:font-style="normal" fo:font-weight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Strong_20_Emphasis"><text:span text:style-name="T1">AE:PL-82918-32301-BRRBU-25</text:span></text:span>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Grande" svg:font-family="'Lucida Grande', Verdana, Arial, Helvetica, sans-serif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4-18T08:01:49.268000000</meta:creation-date>
    <dc:date>2025-04-18T08:02:14.756000000</dc:date>
    <meta:editing-duration>PT26S</meta:editing-duration>
    <meta:editing-cycles>1</meta:editing-cycles>
    <meta:document-statistic meta:table-count="0" meta:image-count="0" meta:object-count="0" meta:page-count="1" meta:paragraph-count="1" meta:word-count="1" meta:character-count="27" meta:non-whitespace-character-count="26"/>
    <meta:generator>LibreOffice/7.5.5.2$Windows_x86 LibreOffice_project/ca8fe7424262805f223b9a2334bc7181abbcbf5e</meta:generator>
  </office:meta>
</office:document-meta>
</file>